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ableColumn6" style:family="table-column">
      <style:table-column-properties style:column-width="1.2673in"/>
    </style:style>
    <style:style style:name="TableColumn7" style:family="table-column">
      <style:table-column-properties style:column-width="2.2263in"/>
    </style:style>
    <style:style style:name="TableColumn8" style:family="table-column">
      <style:table-column-properties style:column-width="1.193in"/>
    </style:style>
    <style:style style:name="TableColumn9" style:family="table-column">
      <style:table-column-properties style:column-width="2.2923in"/>
    </style:style>
    <style:style style:name="Table5" style:family="table">
      <style:table-properties style:width="6.9791in" fo:margin-left="0.075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/>
    </style:style>
    <style:style style:name="TableCell2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8694in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 style:min-row-height="0.693in"/>
    </style:style>
    <style:style style:name="TableCell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6409in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0.5013in"/>
    </style:style>
    <style:style style:name="TableCell62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line-height="0.0138in"/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style-name="a0" draw:name="圖片 1" text:anchor-type="paragraph" svg:x="-0.37431in" svg:y="-0.24931in" svg:width="1.19514in" svg:height="0.88194in" style:rel-width="scale" style:rel-height="scale"><draw:image xlink:href="media/image1.png" xlink:type="simple" xlink:show="embed" xlink:actuate="onLoad"/><svg:title/><svg:desc>一張含有 圖畫, 兒童藝術, 美工圖案, 水果 的圖片

AI 產生的內容可能不正確。</svg:desc></draw:frame><text:span text:style-name="T2">新竹市高峰國民小學</text:span><text:span text:style-name="T3">代課</text:span><text:span text:style-name="T4">教師個人簡歷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出生年月日</text:p>
          </table:table-cell>
          <table:table-cell table:style-name="TableCell17">
            <text:p text:style-name="P18">民國　 年　 月　 日</text:p>
          </table:table-cell>
        </table:table-row>
        <table:table-row table:style-name="TableRow19">
          <table:table-cell table:style-name="TableCell20">
            <text:p text:style-name="P21">身份證字號</text:p>
          </table:table-cell>
          <table:table-cell table:style-name="TableCell22">
            <text:p text:style-name="P23"/>
          </table:table-cell>
          <table:table-cell table:style-name="TableCell24">
            <text:p text:style-name="P25">性別</text:p>
          </table:table-cell>
          <table:table-cell table:style-name="TableCell26">
            <text:p text:style-name="P27">□男 <text:s/>□女</text:p>
          </table:table-cell>
        </table:table-row>
        <table:table-row table:style-name="TableRow28">
          <table:table-cell table:style-name="TableCell29">
            <text:p text:style-name="P30">手機</text:p>
          </table:table-cell>
          <table:table-cell table:style-name="TableCell31">
            <text:p text:style-name="P32"/>
          </table:table-cell>
          <table:table-cell table:style-name="TableCell33">
            <text:p text:style-name="P34">電子信箱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通訊地址</text:p>
          </table:table-cell>
          <table:table-cell table:style-name="TableCell40" table:number-columns-spanned="3">
            <text:p text:style-name="P41">□同身分證之戶籍地址 <text:s/>□其他：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最高學歷</text:p>
            <text:p text:style-name="P45">畢業學校及科系</text:p>
          </table:table-cell>
          <table:table-cell table:style-name="TableCell46" table:number-columns-spanned="3">
            <text:p text:style-name="P47">(請檢附資料)</text:p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教師證</text:p>
          </table:table-cell>
          <table:table-cell table:style-name="TableCell51" table:number-columns-spanned="3">
            <text:p text:style-name="P52"><text:span text:style-name="T53">□有(□國小/□國中/□幼教/□特教) <text:s text:c="3"/></text:span></text:p>
            <text:p text:style-name="P54">□無</text:p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其他</text:p>
            <text:p text:style-name="P58">聯絡事項</text:p>
          </table:table-cell>
          <table:table-cell table:style-name="TableCell59" table:number-columns-spanned="3">
            <text:p text:style-name="P60">□ 可提供line帳號聯繫 <text:s/>ID: _____________</text:p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備註</text:p>
          </table:table-cell>
          <table:table-cell table:style-name="TableCell64" table:number-columns-spanned="3">
            <text:p text:style-name="P65">開始上課前請檢附資料：</text:p>
            <text:p text:style-name="P66">□身分證影本<text:s/></text:p>
            <text:p text:style-name="P67">□最高學歷影本<text:s/></text:p>
            <text:p text:style-name="P68">□教師證影本 (無則免) <text:s/>□其他語言認證影本(無則免)</text:p>
            <text:p text:style-name="P69">□玉山存簿封面影本</text:p>
          </table:table-cell>
          <table:covered-table-cell/>
          <table:covered-table-cell/>
        </table:table-row>
      </table:table>
      <text:p text:style-name="P7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="Aptos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="Aptos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="Aptos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="Aptos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="Aptos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="Aptos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="Aptos" fo:color="#272727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0F4761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style:font-name="Aptos"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name="Aptos" fo:hyphenate="false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Aptos" fo:font-style="italic" style:font-style-asian="italic" style:font-style-complex="italic" fo:color="#0F4761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18T11:16:00Z</meta:creation-date>
    <dc:date>2026-08-18T11:16:00Z</dc:date>
    <meta:template xlink:href="Normal" xlink:type="simple"/>
    <meta:editing-cycles>2</meta:editing-cycles>
    <meta:editing-duration>PT0S</meta:editing-duration>
    <meta:document-statistic meta:page-count="1" meta:paragraph-count="1" meta:word-count="39" meta:character-count="263" meta:row-count="1" meta:non-whitespace-character-count="225"/>
  </office:meta>
</office:document-meta>
</file>